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Where do you come from? <text:a xlink:type="simple" xlink:href="http://www.dog-earedmedia.com/paracetamol-suppositoire-250-mg-ghcm">http://www.dog-earedmedia.com/paracetamol-suppositoire-250-mg-ghcm</text:a> how many hours after drinking can i take paracetamol  President Barack Obama was scheduled to meet with severalcongressional leaders, and while the White House said themeeting had been delayed, signs of negotiations were taken as apositive by the mark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