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! :) My name is Ingrid, I'm a student studying Japanese Studies from Les Mureaux, Fra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