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, everybody! 
I'm Korean male :). 
I really like Grey's Anatomy!</text:p>
      <text:p text:style-name="Text_20_body">my weblog: <text:a xlink:type="simple" xlink:href="https://www.fing.edu.uy/inco/proyectos/butia/mediawiki/index.php/Usuario:NorahCallahan">data recove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