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Caren and I live with my husband and our two children in Tivegna, in the SP south part. My hobbies are Equestrianism, Gymnastics and Auto audiophilia.</text:p>
      <text:p text:style-name="Text_20_body">Here is my web page … <text:a xlink:type="simple" xlink:href="https://www.reddit.com/user/Jamshed01">Redd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