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Mira, I'm a student studying Athletics and Physical Education from Acate, Ita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