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My name is Stacy and I am studying Film Studies and Computer Science at Villemomble / Fran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