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Shanice from Llangelynin. I love to play Saxhorn. Other hobbies are Geocach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