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My name is Stefanie (35 years old) and my hobbies are Fantasy Football and Radio-Controlled Car Rac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