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i, everybody! 
I'm Dutch male :). 
I really like Baseball!</text:p>
      <text:p text:style-name="Text_20_body">Also visit my page <text:a xlink:type="simple" xlink:href="https://noingoaithatgiare.com/ban-ghe-cafe/">bàn ghế caf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