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Wilford and was born on 20 November 1982. My hobbies are Airsoft and Taxiderm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