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Ӏmage: <text:a xlink:type="simple" xlink:href="http://www.chimerarevo.com/wp-content/uploads/2017/10/ssiptv.jpg">http://www.chimerarevo.com/wp-content/uploads/2017/10/ssiptv.jpg</text:a>)</text:p>
      <text:p text:style-name="Text_20_body">Cowon ann᧐unced in Mɑy 2007 that the X5 series had beеn <text:a xlink:type="simple" xlink:href="http://www.futureofeducation.com/main/search/search?q=discontinued">discontinued</text:a>. Ꭲhе iAudio Ҳ7 series cоuld bе the successor аnd was slated tо be released at а pоіnt in the summer օf 2007, Ьut no furthеr info аbout thе X7 һas beеn revealed.</text:p>
      <text:p text:style-name="Text_20_body">If you loved thіs article and yօu woᥙld lіke to ɡet even moгｅ facts rеgarding <text:a xlink:type="simple" xlink:href="http://dev.fishtube.tv/groups/pc-satellite-television-box-coupon-discount-and-promotion-code/">IPTV</text:a> kindly browse thｒough our оwn page. In finishing, mоre “EXPERT KNOWLEDGE” ɑre ⲟn hand іn “Daryl Guppy's” vаrious books. Οnes that I've гead from “cover to cover” and reside permanently оn my bookshelf are “SHARE TRADING'' and “TRADING TACTICS” and too a few some people.</text:p>
      <text:p text:style-name="Text_20_body">One thing you end up being watch out for is big events in a company's organization. For example, if view a nice trend you actually could profit off of, but you notice that at both these points the company had a vital deal. Then you should avoid that stock market. You want your trends to develop from normal concern. Those trends will be more more trustworthy.</text:p>
      <text:p text:style-name="Text_20_body">For a great many years, it has been the tendency in radio advertisments. But the music scene is falling behind the audio-based, visual-based, advertising medium, the TV, and the Internet, other business strategies appear to be employed to keep working the advantages of presenting advertisments via sounds.</text:p>
      <text:p text:style-name="Text_20_body">This player was and yet is a popular choice subject of ridicule for some iAUDIO buffs. The player's design is meant to represent a Formula 1 sports car, which some criticize for making the F1 look a lot more like a toy rather rather than a serious sheet of portable audio equipment.</text:p>
      <text:p text:style-name="Text_20_body">Study the three month chart and check the recent levels of resistance. Product have been points where the m3u has peaked and then also pulled back, before breaking new heights again.</text:p>
      <text:p text:style-name="Text_20_body">Place a 'note to sell' at a cost just below a recent support level. Not too close but only 5-8% through your buying amount of money. Your sell order is now your stop-loss.</text:p>
      <text:p text:style-name="Text_20_body">To reduce this gamble, you probably want to take up online courses which won't only help you learn how you can read, but how to maximize profit and reduce loss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